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office:font-face-decls>
  <office:automatic-styles>
    <style:style style:name="P1" style:family="paragraph" style:parent-style-name="Heading_20_1">
      <style:paragraph-properties fo:line-height="100%"/>
    </style:style>
    <style:style style:name="P2" style:family="paragraph" style:parent-style-name="Heading_20_2">
      <style:paragraph-properties fo:line-height="100%"/>
    </style:style>
    <style:style style:name="P3" style:family="paragraph" style:parent-style-name="Text_20_body">
      <style:paragraph-properties fo:line-height="100%"/>
    </style:style>
    <style:style style:name="P4" style:family="paragraph" style:parent-style-name="Horizontal_20_Line">
      <style:paragraph-properties fo:line-height="100%"/>
    </style:style>
    <style:style style:name="P5" style:family="paragraph" style:parent-style-name="Heading_20_3">
      <style:paragraph-properties fo:line-height="100%"/>
    </style:style>
    <style:style style:name="P6" style:family="paragraph" style:parent-style-name="Text_20_body">
      <style:paragraph-properties fo:margin-top="0cm" fo:margin-bottom="0.046cm" style:contextual-spacing="false" fo:line-height="100%"/>
    </style:style>
    <style:style style:name="P7" style:family="paragraph" style:parent-style-name="Text_20_body" style:list-style-name="L1">
      <style:paragraph-properties fo:margin-top="0cm" fo:margin-bottom="0.046cm" style:contextual-spacing="false" fo:line-height="100%"/>
    </style:style>
    <style:style style:name="P8" style:family="paragraph" style:parent-style-name="Text_20_body" style:list-style-name="L2">
      <style:paragraph-properties fo:margin-top="0cm" fo:margin-bottom="0.046cm" style:contextual-spacing="false" fo:line-height="100%"/>
    </style:style>
    <style:style style:name="P9" style:family="paragraph" style:parent-style-name="Text_20_body" style:list-style-name="L3">
      <style:paragraph-properties fo:margin-top="0cm" fo:margin-bottom="0.046cm" style:contextual-spacing="false" fo:line-height="100%"/>
    </style:style>
    <style:style style:name="P10" style:family="paragraph" style:parent-style-name="Text_20_body" style:list-style-name="L4">
      <style:paragraph-properties fo:margin-top="0cm" fo:margin-bottom="0.046cm" style:contextual-spacing="false" fo:line-height="100%"/>
    </style:style>
    <style:style style:name="P11" style:family="paragraph" style:parent-style-name="Text_20_body" style:list-style-name="L5">
      <style:paragraph-properties fo:margin-top="0cm" fo:margin-bottom="0.046cm" style:contextual-spacing="false" fo:line-height="100%"/>
    </style:style>
    <style:style style:name="P12" style:family="paragraph" style:parent-style-name="Text_20_body" style:list-style-name="L6">
      <style:paragraph-properties fo:margin-top="0cm" fo:margin-bottom="0.046cm" style:contextual-spacing="false" fo:line-height="100%"/>
    </style:style>
    <style:style style:name="P13" style:family="paragraph" style:parent-style-name="Text_20_body" style:list-style-name="L7">
      <style:paragraph-properties fo:margin-top="0cm" fo:margin-bottom="0.046cm" style:contextual-spacing="false" fo:line-height="100%"/>
    </style:style>
    <style:style style:name="P14" style:family="paragraph" style:parent-style-name="Text_20_body" style:list-style-name="L8">
      <style:paragraph-properties fo:margin-top="0cm" fo:margin-bottom="0.046cm" style:contextual-spacing="false" fo:line-height="100%"/>
    </style:style>
    <style:style style:name="P15" style:family="paragraph" style:parent-style-name="Text_20_body" style:list-style-name="L9">
      <style:paragraph-properties fo:margin-top="0cm" fo:margin-bottom="0.046cm" style:contextual-spacing="false" fo:line-height="100%"/>
    </style:style>
    <style:style style:name="P16" style:family="paragraph" style:parent-style-name="Text_20_body" style:list-style-name="L10">
      <style:paragraph-properties fo:margin-top="0cm" fo:margin-bottom="0.046cm" style:contextual-spacing="false" fo:line-height="100%"/>
    </style:style>
    <style:style style:name="P17" style:family="paragraph" style:parent-style-name="Text_20_body" style:list-style-name="L11">
      <style:paragraph-properties fo:margin-top="0cm" fo:margin-bottom="0.046cm" style:contextual-spacing="false" fo:line-height="100%"/>
    </style:style>
    <style:style style:name="P18" style:family="paragraph" style:parent-style-name="Text_20_body" style:list-style-name="L12">
      <style:paragraph-properties fo:margin-top="0cm" fo:margin-bottom="0.046cm" style:contextual-spacing="false" fo:line-height="100%"/>
    </style:style>
    <style:style style:name="P19" style:family="paragraph" style:parent-style-name="Text_20_body" style:list-style-name="L13">
      <style:paragraph-properties fo:margin-top="0cm" fo:margin-bottom="0.046cm" style:contextual-spacing="false" fo:line-height="100%"/>
    </style:style>
    <style:style style:name="P20" style:family="paragraph" style:parent-style-name="Text_20_body" style:list-style-name="L14">
      <style:paragraph-properties fo:margin-top="0cm" fo:margin-bottom="0.046cm" style:contextual-spacing="false" fo:line-height="100%"/>
    </style:style>
    <style:style style:name="P21" style:family="paragraph" style:parent-style-name="Text_20_body" style:list-style-name="L15">
      <style:paragraph-properties fo:margin-top="0cm" fo:margin-bottom="0.046cm" style:contextual-spacing="false" fo:line-height="100%"/>
    </style:style>
    <style:style style:name="P22" style:family="paragraph" style:parent-style-name="Text_20_body" style:list-style-name="L16">
      <style:paragraph-properties fo:margin-top="0cm" fo:margin-bottom="0.046cm" style:contextual-spacing="false" fo:line-height="100%"/>
    </style:style>
    <style:style style:name="P23" style:family="paragraph" style:parent-style-name="Text_20_body" style:list-style-name="L17">
      <style:paragraph-properties fo:margin-top="0cm" fo:margin-bottom="0.046cm" style:contextual-spacing="false" fo:line-height="100%"/>
    </style:style>
    <style:style style:name="P24" style:family="paragraph" style:parent-style-name="Text_20_body" style:list-style-name="L18">
      <style:paragraph-properties fo:margin-top="0cm" fo:margin-bottom="0.046cm" style:contextual-spacing="false" fo:line-height="100%"/>
    </style:style>
    <style:style style:name="P25" style:family="paragraph" style:parent-style-name="Text_20_body" style:list-style-name="L19">
      <style:paragraph-properties fo:margin-top="0cm" fo:margin-bottom="0.046cm" style:contextual-spacing="false" fo:line-height="100%"/>
    </style:style>
    <style:style style:name="P26" style:family="paragraph" style:parent-style-name="Text_20_body" style:list-style-name="L20">
      <style:paragraph-properties fo:margin-top="0cm" fo:margin-bottom="0.046cm" style:contextual-spacing="false" fo:line-height="100%"/>
    </style:style>
    <style:style style:name="P27" style:family="paragraph" style:parent-style-name="Text_20_body" style:list-style-name="L21">
      <style:paragraph-properties fo:margin-top="0cm" fo:margin-bottom="0.046cm" style:contextual-spacing="false" fo:line-height="100%"/>
    </style:style>
    <style:style style:name="P28" style:family="paragraph" style:parent-style-name="Text_20_body" style:list-style-name="L22">
      <style:paragraph-properties fo:margin-top="0cm" fo:margin-bottom="0.046cm" style:contextual-spacing="false" fo:line-height="100%"/>
    </style:style>
    <style:style style:name="P29" style:family="paragraph" style:parent-style-name="Text_20_body" style:list-style-name="L23">
      <style:paragraph-properties fo:margin-top="0cm" fo:margin-bottom="0.046cm" style:contextual-spacing="false" fo:line-height="100%"/>
    </style:style>
    <style:style style:name="P30" style:family="paragraph" style:parent-style-name="Standard">
      <style:paragraph-properties fo:line-height="100%"/>
    </style:style>
    <text:list-style style:name="L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4">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5">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6">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7">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8">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9">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0">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3">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4">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5">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6">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7">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8">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9">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0">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3">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P1" text:outline-level="1">Water Pollution</text:h>
      <text:h text:style-name="P2" text:outline-level="2">Introduction</text:h>
      <text:p text:style-name="P3">Water is one of the most essential natural resources on Earth. It covers nearly 71% of the Earth's surface and is indispensable for the survival of all living organisms. Humans depend on water for drinking, cooking, agriculture, sanitation, industry, and countless other daily activities. Although the Earth has abundant water, only about 2.5% of it is freshwater, and an even smaller percentage is readily available for human use.</text:p>
      <text:p text:style-name="P3">Unfortunately, increasing industrialization, urbanization, and population growth have led to the contamination of water resources. Rivers, lakes, ponds, oceans, and groundwater are being polluted at an alarming rate. Water pollution not only affects aquatic ecosystems but also threatens human health, food security, biodiversity, and economic development.</text:p>
      <text:p text:style-name="P3">Water pollution has become one of the most pressing environmental challenges of the 21st century. Protecting our water resources requires collective efforts from governments, industries, communities, and individuals.</text:p>
      <text:p text:style-name="P4"/>
      <text:h text:style-name="P1" text:outline-level="1">Understanding Water Pollution</text:h>
      <text:h text:style-name="P2" text:outline-level="2">What is Water Pollution?</text:h>
      <text:p text:style-name="P3">Water pollution refers to the contamination of water bodies by harmful substances that degrade water quality and make it unsuitable for human consumption, aquatic life, agriculture, or industrial use. These pollutants may be physical, chemical, or biological in nature.</text:p>
      <text:p text:style-name="P3">When pollutants enter rivers, lakes, oceans, or groundwater, they alter the natural properties of water. Clean water becomes unsafe, leading to serious environmental and health consequences.</text:p>
      <text:h text:style-name="P2" text:outline-level="2">Types of Water Pollution</text:h>
      <text:h text:style-name="P5" text:outline-level="3">Surface Water Pollution</text:h>
      <text:p text:style-name="P3">Surface water pollution affects rivers, lakes, ponds, reservoirs, wetlands, and oceans. Wastewater, agricultural runoff, and industrial discharges are common sources.</text:p>
      <text:h text:style-name="P5" text:outline-level="3">Groundwater Pollution</text:h>
      <text:p text:style-name="P3">Groundwater becomes polluted when chemicals, pesticides, fertilizers, or sewage seep into underground aquifers. Since groundwater is difficult to clean, contamination may persist for decades.</text:p>
      <text:h text:style-name="P5" text:outline-level="3">Marine Pollution</text:h>
      <text:p text:style-name="P3">Marine pollution occurs when plastics, oil spills, industrial waste, and untreated sewage enter seas and oceans. It severely affects marine biodiversity and coastal ecosystems.</text:p>
      <text:h text:style-name="P5" text:outline-level="3"><text:soft-page-break/>Chemical Pollution</text:h>
      <text:p text:style-name="P3">This involves contamination by toxic chemicals such as heavy metals, acids, pesticides, detergents, and industrial solvents.</text:p>
      <text:h text:style-name="P5" text:outline-level="3">Biological Pollution</text:h>
      <text:p text:style-name="P3">Microorganisms like bacteria, viruses, parasites, and fungi contaminate water, making it unsafe for drinking and domestic use.</text:p>
      <text:h text:style-name="P5" text:outline-level="3">Thermal Pollution</text:h>
      <text:p text:style-name="P3">Industries and power plants often release heated water into rivers and lakes, raising water temperature and reducing dissolved oxygen needed by aquatic organisms.</text:p>
      <text:p text:style-name="P4"/>
      <text:h text:style-name="P1" text:outline-level="1">Causes of Water Pollution</text:h>
      <text:p text:style-name="P3">Water pollution arises from multiple human activities. Some of the major causes are discussed below.</text:p>
      <text:h text:style-name="P2" text:outline-level="2">Industrial Waste</text:h>
      <text:p text:style-name="P3">Factories release untreated chemicals, heavy metals, dyes, acids, oils, and toxic substances into nearby rivers and lakes. Industries such as textiles, paper, leather, pharmaceuticals, and mining contribute significantly to water pollution.</text:p>
      <text:p text:style-name="P6">Common industrial pollutants include:</text:p>
      <text:list text:style-name="L1">
        <text:list-item>
          <text:p text:style-name="P7">Lead</text:p>
        </text:list-item>
        <text:list-item>
          <text:p text:style-name="P7">Mercury</text:p>
        </text:list-item>
        <text:list-item>
          <text:p text:style-name="P7">Cadmium</text:p>
        </text:list-item>
        <text:list-item>
          <text:p text:style-name="P7">Chromium</text:p>
        </text:list-item>
        <text:list-item>
          <text:p text:style-name="P7">Arsenic</text:p>
        </text:list-item>
        <text:list-item>
          <text:p text:style-name="P7">Cyanide</text:p>
        </text:list-item>
      </text:list>
      <text:p text:style-name="P6">These pollutants remain in the environment for long periods and accumulate in aquatic organisms.</text:p>
      <text:h text:style-name="P2" text:outline-level="2">Domestic Sewage</text:h>
      <text:p text:style-name="P6">Millions of households discharge untreated sewage into rivers every day. Sewage contains:</text:p>
      <text:list text:style-name="L2">
        <text:list-item>
          <text:p text:style-name="P8">Human waste</text:p>
        </text:list-item>
        <text:list-item>
          <text:p text:style-name="P8">Food waste</text:p>
        </text:list-item>
        <text:list-item>
          <text:p text:style-name="P8">Soap and detergents</text:p>
        </text:list-item>
        <text:list-item>
          <text:p text:style-name="P8">Oils and grease</text:p>
        </text:list-item>
        <text:list-item>
          <text:p text:style-name="P8">Disease-causing microorganisms</text:p>
        </text:list-item>
      </text:list>
      <text:p text:style-name="P6">Untreated sewage reduces oxygen levels in water and spreads diseases.</text:p>
      <text:h text:style-name="P2" text:outline-level="2">Agricultural Runoff</text:h>
      <text:p text:style-name="P3">Modern farming relies heavily on fertilizers, pesticides, herbicides, and insecticides. During rainfall, these chemicals are washed into nearby water bodies.</text:p>
      <text:p text:style-name="P6">Agricultural runoff causes:</text:p>
      <text:list text:style-name="L3">
        <text:list-item>
          <text:p text:style-name="P9"><text:soft-page-break/>Nutrient pollution</text:p>
        </text:list-item>
        <text:list-item>
          <text:p text:style-name="P9">Algal blooms</text:p>
        </text:list-item>
        <text:list-item>
          <text:p text:style-name="P9">Fish deaths</text:p>
        </text:list-item>
        <text:list-item>
          <text:p text:style-name="P9">Groundwater contamination</text:p>
        </text:list-item>
      </text:list>
      <text:h text:style-name="P2" text:outline-level="2">Plastic Pollution</text:h>
      <text:p text:style-name="P3">Plastic waste has become one of the largest contributors to water pollution. Plastic bottles, bags, straws, fishing nets, and microplastics enter rivers and eventually reach the oceans.</text:p>
      <text:p text:style-name="P3">Plastic does not decompose easily and can remain in the environment for hundreds of years.</text:p>
      <text:h text:style-name="P2" text:outline-level="2">Oil Spills</text:h>
      <text:p text:style-name="P3">Accidental leakage from ships, offshore drilling platforms, and pipelines causes oil spills.</text:p>
      <text:p text:style-name="P3">Oil spreads rapidly over the water surface, blocking sunlight and oxygen exchange. Birds, fish, turtles, and marine mammals often die after exposure.</text:p>
      <text:h text:style-name="P2" text:outline-level="2">Mining Activities</text:h>
      <text:p text:style-name="P3">Mining releases toxic metals and acidic water into nearby streams. Acid mine drainage contaminates rivers and destroys aquatic ecosystems.</text:p>
      <text:h text:style-name="P2" text:outline-level="2">Urbanization</text:h>
      <text:p text:style-name="P6">Rapid urban development increases the amount of stormwater runoff carrying:</text:p>
      <text:list text:style-name="L4">
        <text:list-item>
          <text:p text:style-name="P10">Garbage</text:p>
        </text:list-item>
        <text:list-item>
          <text:p text:style-name="P10">Construction debris</text:p>
        </text:list-item>
        <text:list-item>
          <text:p text:style-name="P10">Chemicals</text:p>
        </text:list-item>
        <text:list-item>
          <text:p text:style-name="P10">Motor oil</text:p>
        </text:list-item>
        <text:list-item>
          <text:p text:style-name="P10">Heavy metals</text:p>
        </text:list-item>
      </text:list>
      <text:p text:style-name="P6">These pollutants eventually enter rivers and lakes.</text:p>
      <text:p text:style-name="P4"/>
      <text:h text:style-name="P1" text:outline-level="1">Sources of Water Pollution</text:h>
      <text:h text:style-name="P2" text:outline-level="2">Point Sources</text:h>
      <text:p text:style-name="P6">Point sources discharge pollutants from a specific identifiable location.</text:p>
      <text:p text:style-name="P6">Examples include:</text:p>
      <text:list text:style-name="L5">
        <text:list-item>
          <text:p text:style-name="P11">Factory discharge pipes</text:p>
        </text:list-item>
        <text:list-item>
          <text:p text:style-name="P11">Sewage treatment outlets</text:p>
        </text:list-item>
        <text:list-item>
          <text:p text:style-name="P11">Oil refineries</text:p>
        </text:list-item>
        <text:list-item>
          <text:p text:style-name="P11">Power plants</text:p>
        </text:list-item>
      </text:list>
      <text:h text:style-name="P2" text:outline-level="2">Non-Point Sources</text:h>
      <text:p text:style-name="P6">These are scattered sources where pollutants enter water indirectly.</text:p>
      <text:p text:style-name="P6">Examples include:</text:p>
      <text:list text:style-name="L6">
        <text:list-item>
          <text:p text:style-name="P12"><text:soft-page-break/>Agricultural fields</text:p>
        </text:list-item>
        <text:list-item>
          <text:p text:style-name="P12">Roads</text:p>
        </text:list-item>
        <text:list-item>
          <text:p text:style-name="P12">Residential areas</text:p>
        </text:list-item>
        <text:list-item>
          <text:p text:style-name="P12">Rainwater runoff</text:p>
        </text:list-item>
      </text:list>
      <text:p text:style-name="P6">Non-point pollution is more difficult to control because it originates from many locations.</text:p>
      <text:p text:style-name="P4"/>
      <text:h text:style-name="P1" text:outline-level="1">Effects of Water Pollution</text:h>
      <text:p text:style-name="P3">Water pollution has widespread impacts on the environment, economy, wildlife, and human health.</text:p>
      <text:h text:style-name="P2" text:outline-level="2">Effects on Human Health</text:h>
      <text:p text:style-name="P6">Contaminated water spreads several diseases such as:</text:p>
      <text:list text:style-name="L7">
        <text:list-item>
          <text:p text:style-name="P13">Cholera</text:p>
        </text:list-item>
        <text:list-item>
          <text:p text:style-name="P13">Typhoid</text:p>
        </text:list-item>
        <text:list-item>
          <text:p text:style-name="P13">Dysentery</text:p>
        </text:list-item>
        <text:list-item>
          <text:p text:style-name="P13">Hepatitis A</text:p>
        </text:list-item>
        <text:list-item>
          <text:p text:style-name="P13">Diarrhea</text:p>
        </text:list-item>
        <text:list-item>
          <text:p text:style-name="P13">Polio</text:p>
        </text:list-item>
      </text:list>
      <text:p text:style-name="P6">Heavy metals like mercury and lead may damage the brain, kidneys, nervous system, and liver.</text:p>
      <text:p text:style-name="P6">Children are especially vulnerable to contaminated drinking water.</text:p>
      <text:h text:style-name="P2" text:outline-level="2">Effects on Aquatic Life</text:h>
      <text:p text:style-name="P6">Aquatic organisms depend on clean water for survival.</text:p>
      <text:p text:style-name="P6">Water pollution causes:</text:p>
      <text:list text:style-name="L8">
        <text:list-item>
          <text:p text:style-name="P14">Fish mortality</text:p>
        </text:list-item>
        <text:list-item>
          <text:p text:style-name="P14">Coral reef destruction</text:p>
        </text:list-item>
        <text:list-item>
          <text:p text:style-name="P14">Reduced biodiversity</text:p>
        </text:list-item>
        <text:list-item>
          <text:p text:style-name="P14">Habitat loss</text:p>
        </text:list-item>
        <text:list-item>
          <text:p text:style-name="P14">Reproductive failure</text:p>
        </text:list-item>
        <text:list-item>
          <text:p text:style-name="P14">Genetic mutations</text:p>
        </text:list-item>
      </text:list>
      <text:p text:style-name="P6">Many aquatic species become endangered due to polluted habitats.</text:p>
      <text:h text:style-name="P2" text:outline-level="2">Eutrophication</text:h>
      <text:p text:style-name="P6">Excess nutrients from fertilizers cause rapid growth of algae.</text:p>
      <text:p text:style-name="P6">This process is called eutrophication.</text:p>
      <text:p text:style-name="P6">When algae die, bacteria decompose them and consume dissolved oxygen.</text:p>
      <text:p text:style-name="P6">As oxygen levels decrease:</text:p>
      <text:list text:style-name="L9">
        <text:list-item>
          <text:p text:style-name="P15">Fish suffocate.</text:p>
        </text:list-item>
        <text:list-item>
          <text:p text:style-name="P15">Aquatic plants die.</text:p>
        </text:list-item>
        <text:list-item>
          <text:p text:style-name="P15">Water quality deteriorates.</text:p>
        </text:list-item>
        <text:list-item>
          <text:p text:style-name="P15">Dead zones develop.</text:p>
        </text:list-item>
      </text:list>
      <text:h text:style-name="P2" text:outline-level="2">Bioaccumulation</text:h>
      <text:p text:style-name="P6">Toxic substances accumulate inside aquatic organisms over time.</text:p>
      <text:p text:style-name="P6"><text:soft-page-break/>Small organisms absorb pollutants first.</text:p>
      <text:p text:style-name="P6">Larger fish consume smaller organisms.</text:p>
      <text:p text:style-name="P6">Humans eventually consume contaminated fish, allowing toxins to enter the food chain.</text:p>
      <text:h text:style-name="P2" text:outline-level="2">Economic Effects</text:h>
      <text:p text:style-name="P6">Water pollution negatively affects:</text:p>
      <text:list text:style-name="L10">
        <text:list-item>
          <text:p text:style-name="P16">Fisheries</text:p>
        </text:list-item>
        <text:list-item>
          <text:p text:style-name="P16">Agriculture</text:p>
        </text:list-item>
        <text:list-item>
          <text:p text:style-name="P16">Tourism</text:p>
        </text:list-item>
        <text:list-item>
          <text:p text:style-name="P16">Drinking water supply</text:p>
        </text:list-item>
        <text:list-item>
          <text:p text:style-name="P16">Public health</text:p>
        </text:list-item>
        <text:list-item>
          <text:p text:style-name="P16">Industrial production</text:p>
        </text:list-item>
      </text:list>
      <text:p text:style-name="P6">Governments spend billions every year treating polluted water and managing disease outbreaks.</text:p>
      <text:p text:style-name="P4"/>
      <text:h text:style-name="P1" text:outline-level="1">Major Water Pollutants</text:h>
      <text:h text:style-name="P2" text:outline-level="2">Physical Pollutants</text:h>
      <text:p text:style-name="P6">These change the physical properties of water.</text:p>
      <text:p text:style-name="P6">Examples include:</text:p>
      <text:list text:style-name="L11">
        <text:list-item>
          <text:p text:style-name="P17">Sediments</text:p>
        </text:list-item>
        <text:list-item>
          <text:p text:style-name="P17">Suspended particles</text:p>
        </text:list-item>
        <text:list-item>
          <text:p text:style-name="P17">Plastic waste</text:p>
        </text:list-item>
        <text:list-item>
          <text:p text:style-name="P17">Thermal pollution</text:p>
        </text:list-item>
      </text:list>
      <text:h text:style-name="P2" text:outline-level="2">Chemical Pollutants</text:h>
      <text:p text:style-name="P6">These alter the chemical composition of water.</text:p>
      <text:p text:style-name="P6">Examples include:</text:p>
      <text:list text:style-name="L12">
        <text:list-item>
          <text:p text:style-name="P18">Fertilizers</text:p>
        </text:list-item>
        <text:list-item>
          <text:p text:style-name="P18">Pesticides</text:p>
        </text:list-item>
        <text:list-item>
          <text:p text:style-name="P18">Heavy metals</text:p>
        </text:list-item>
        <text:list-item>
          <text:p text:style-name="P18">Acids</text:p>
        </text:list-item>
        <text:list-item>
          <text:p text:style-name="P18">Detergents</text:p>
        </text:list-item>
        <text:list-item>
          <text:p text:style-name="P18">Petroleum products</text:p>
        </text:list-item>
      </text:list>
      <text:h text:style-name="P2" text:outline-level="2">Biological Pollutants</text:h>
      <text:p text:style-name="P6">These include harmful microorganisms.</text:p>
      <text:p text:style-name="P6">Examples include:</text:p>
      <text:list text:style-name="L13">
        <text:list-item>
          <text:p text:style-name="P19">Bacteria</text:p>
        </text:list-item>
        <text:list-item>
          <text:p text:style-name="P19">Viruses</text:p>
        </text:list-item>
        <text:list-item>
          <text:p text:style-name="P19">Protozoa</text:p>
        </text:list-item>
        <text:list-item>
          <text:p text:style-name="P19">Parasites</text:p>
        </text:list-item>
        <text:list-item>
          <text:p text:style-name="P19">Algae</text:p>
        </text:list-item>
      </text:list>
      <text:p text:style-name="P4"/>
      <text:h text:style-name="P1" text:outline-level="1"><text:soft-page-break/>Water Pollution in India</text:h>
      <text:p text:style-name="P3">India faces severe water pollution challenges due to rapid urbanization and industrial growth.</text:p>
      <text:p text:style-name="P6">Major polluted rivers include:</text:p>
      <text:list text:style-name="L14">
        <text:list-item>
          <text:p text:style-name="P20">Ganga</text:p>
        </text:list-item>
        <text:list-item>
          <text:p text:style-name="P20">Yamuna</text:p>
        </text:list-item>
        <text:list-item>
          <text:p text:style-name="P20">Sabarmati</text:p>
        </text:list-item>
        <text:list-item>
          <text:p text:style-name="P20">Musi</text:p>
        </text:list-item>
        <text:list-item>
          <text:p text:style-name="P20">Mithi</text:p>
        </text:list-item>
        <text:list-item>
          <text:p text:style-name="P20">Damodar</text:p>
        </text:list-item>
      </text:list>
      <text:p text:style-name="P6">Major causes include:</text:p>
      <text:list text:style-name="L15">
        <text:list-item>
          <text:p text:style-name="P21">Untreated sewage</text:p>
        </text:list-item>
        <text:list-item>
          <text:p text:style-name="P21">Industrial waste</text:p>
        </text:list-item>
        <text:list-item>
          <text:p text:style-name="P21">Religious waste</text:p>
        </text:list-item>
        <text:list-item>
          <text:p text:style-name="P21">Agricultural chemicals</text:p>
        </text:list-item>
        <text:list-item>
          <text:p text:style-name="P21">Plastic disposal</text:p>
        </text:list-item>
      </text:list>
      <text:p text:style-name="P3">Several government initiatives have been launched to improve water quality through sewage treatment plants, river cleaning projects, and stricter pollution control measures.</text:p>
      <text:p text:style-name="P4"/>
      <text:h text:style-name="P1" text:outline-level="1">Prevention and Control of Water Pollution</text:h>
      <text:p text:style-name="P3">Preventing water pollution requires coordinated efforts from individuals, industries, and governments.</text:p>
      <text:h text:style-name="P2" text:outline-level="2">Household Measures</text:h>
      <text:p text:style-name="P6">People can contribute by:</text:p>
      <text:list text:style-name="L16">
        <text:list-item>
          <text:p text:style-name="P22">Conserving water</text:p>
        </text:list-item>
        <text:list-item>
          <text:p text:style-name="P22">Avoiding dumping waste into drains</text:p>
        </text:list-item>
        <text:list-item>
          <text:p text:style-name="P22">Using eco-friendly detergents</text:p>
        </text:list-item>
        <text:list-item>
          <text:p text:style-name="P22">Reducing plastic use</text:p>
        </text:list-item>
        <text:list-item>
          <text:p text:style-name="P22">Recycling household waste</text:p>
        </text:list-item>
        <text:list-item>
          <text:p text:style-name="P22">Proper disposal of medicines and chemicals</text:p>
        </text:list-item>
      </text:list>
      <text:h text:style-name="P2" text:outline-level="2">Agricultural Measures</text:h>
      <text:p text:style-name="P6">Farmers should:</text:p>
      <text:list text:style-name="L17">
        <text:list-item>
          <text:p text:style-name="P23">Use organic fertilizers</text:p>
        </text:list-item>
        <text:list-item>
          <text:p text:style-name="P23">Minimize pesticide application</text:p>
        </text:list-item>
        <text:list-item>
          <text:p text:style-name="P23">Adopt drip irrigation</text:p>
        </text:list-item>
        <text:list-item>
          <text:p text:style-name="P23">Plant vegetation near water bodies</text:p>
        </text:list-item>
        <text:list-item>
          <text:p text:style-name="P23">Prevent soil erosion</text:p>
        </text:list-item>
      </text:list>
      <text:h text:style-name="P2" text:outline-level="2">Industrial Measures</text:h>
      <text:p text:style-name="P6">Industries must:</text:p>
      <text:list text:style-name="L18">
        <text:list-item>
          <text:p text:style-name="P24">Treat wastewater before discharge</text:p>
        </text:list-item>
        <text:list-item>
          <text:p text:style-name="P24"><text:soft-page-break/>Install pollution control equipment</text:p>
        </text:list-item>
        <text:list-item>
          <text:p text:style-name="P24">Recycle process water</text:p>
        </text:list-item>
        <text:list-item>
          <text:p text:style-name="P24">Follow environmental regulations</text:p>
        </text:list-item>
        <text:list-item>
          <text:p text:style-name="P24">Monitor effluent quality regularly</text:p>
        </text:list-item>
      </text:list>
      <text:h text:style-name="P2" text:outline-level="2">Government Measures</text:h>
      <text:p text:style-name="P6">Governments should:</text:p>
      <text:list text:style-name="L19">
        <text:list-item>
          <text:p text:style-name="P25">Enforce environmental laws</text:p>
        </text:list-item>
        <text:list-item>
          <text:p text:style-name="P25">Build sewage treatment plants</text:p>
        </text:list-item>
        <text:list-item>
          <text:p text:style-name="P25">Monitor industrial discharge</text:p>
        </text:list-item>
        <text:list-item>
          <text:p text:style-name="P25">Promote public awareness</text:p>
        </text:list-item>
        <text:list-item>
          <text:p text:style-name="P25">Encourage rainwater harvesting</text:p>
        </text:list-item>
        <text:list-item>
          <text:p text:style-name="P25">Protect wetlands</text:p>
        </text:list-item>
      </text:list>
      <text:h text:style-name="P2" text:outline-level="2">Community Participation</text:h>
      <text:p text:style-name="P6">Communities can organize:</text:p>
      <text:list text:style-name="L20">
        <text:list-item>
          <text:p text:style-name="P26">River cleaning campaigns</text:p>
        </text:list-item>
        <text:list-item>
          <text:p text:style-name="P26">Plastic collection drives</text:p>
        </text:list-item>
        <text:list-item>
          <text:p text:style-name="P26">Environmental education programs</text:p>
        </text:list-item>
        <text:list-item>
          <text:p text:style-name="P26">Tree plantation activities</text:p>
        </text:list-item>
        <text:list-item>
          <text:p text:style-name="P26">Water conservation awareness events</text:p>
        </text:list-item>
      </text:list>
      <text:p text:style-name="P4"/>
      <text:h text:style-name="P1" text:outline-level="1">Importance of Clean Water</text:h>
      <text:p text:style-name="P6">Clean water is essential for:</text:p>
      <text:list text:style-name="L21">
        <text:list-item>
          <text:p text:style-name="P27">Human health</text:p>
        </text:list-item>
        <text:list-item>
          <text:p text:style-name="P27">Agriculture</text:p>
        </text:list-item>
        <text:list-item>
          <text:p text:style-name="P27">Food production</text:p>
        </text:list-item>
        <text:list-item>
          <text:p text:style-name="P27">Biodiversity</text:p>
        </text:list-item>
        <text:list-item>
          <text:p text:style-name="P27">Economic growth</text:p>
        </text:list-item>
        <text:list-item>
          <text:p text:style-name="P27">Sustainable development</text:p>
        </text:list-item>
      </text:list>
      <text:p text:style-name="P6">Access to safe drinking water improves quality of life and reduces disease.</text:p>
      <text:p text:style-name="P6">Protecting water resources also helps future generations meet their needs.</text:p>
      <text:p text:style-name="P4"/>
      <text:h text:style-name="P1" text:outline-level="1">Role of Students in Preventing Water Pollution</text:h>
      <text:p text:style-name="P6">Students can make a significant difference by:</text:p>
      <text:list text:style-name="L22">
        <text:list-item>
          <text:p text:style-name="P28">Saving water at home and school.</text:p>
        </text:list-item>
        <text:list-item>
          <text:p text:style-name="P28">Avoiding littering near rivers and ponds.</text:p>
        </text:list-item>
        <text:list-item>
          <text:p text:style-name="P28">Using reusable bottles instead of disposable plastic bottles.</text:p>
        </text:list-item>
        <text:list-item>
          <text:p text:style-name="P28">Participating in cleanliness drives.</text:p>
        </text:list-item>
        <text:list-item>
          <text:p text:style-name="P28">Educating family and friends about water conservation.</text:p>
        </text:list-item>
        <text:list-item>
          <text:p text:style-name="P28">Reporting illegal dumping of waste.</text:p>
        </text:list-item>
        <text:list-item>
          <text:p text:style-name="P28">Planting trees around water bodies.</text:p>
        </text:list-item>
      </text:list>
      <text:p text:style-name="P6"><text:soft-page-break/>Small actions performed consistently can create a large positive impact.</text:p>
      <text:p text:style-name="P4"/>
      <text:h text:style-name="P1" text:outline-level="1">Future Challenges</text:h>
      <text:p text:style-name="P6">Climate change, increasing population, rapid industrialization, and expanding cities are likely to intensify water pollution in the coming decades.</text:p>
      <text:p text:style-name="P6">Emerging pollutants such as:</text:p>
      <text:list text:style-name="L23">
        <text:list-item>
          <text:p text:style-name="P29">Microplastics</text:p>
        </text:list-item>
        <text:list-item>
          <text:p text:style-name="P29">Pharmaceutical waste</text:p>
        </text:list-item>
        <text:list-item>
          <text:p text:style-name="P29">Personal care products</text:p>
        </text:list-item>
        <text:list-item>
          <text:p text:style-name="P29">Electronic waste chemicals</text:p>
        </text:list-item>
      </text:list>
      <text:p text:style-name="P6">pose new environmental challenges.</text:p>
      <text:p text:style-name="P6">Future water management must combine advanced treatment technologies, strict environmental policies, scientific research, and public participation.</text:p>
      <text:p text:style-name="P4"/>
      <text:h text:style-name="P1" text:outline-level="1">Conclusion</text:h>
      <text:p text:style-name="P3">Water is the foundation of life, yet human activities continue to threaten this precious resource through pollution. Contaminated water affects ecosystems, wildlife, agriculture, economies, and millions of people worldwide. While governments and industries play an important role in controlling pollution, every individual has a responsibility to protect water resources.</text:p>
      <text:p text:style-name="P3">Simple actions such as conserving water, reducing plastic use, treating wastewater, practicing sustainable agriculture, and spreading environmental awareness can collectively make a significant difference. Protecting our rivers, lakes, oceans, and groundwater today ensures that future generations will have access to safe and clean water.</text:p>
      <text:p text:style-name="P3">The fight against water pollution is not just an environmental responsibility—it is a commitment to preserving life on Earth. Every drop of clean water saved today contributes to a healthier planet tomorrow.</text:p>
      <text:p text:style-name="P30"/>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n" fo:country="IN" style:letter-kerning="true" style:font-name-asian="NSimSun" style:font-size-asian="10.5pt" style:language-asian="zh" style:country-asian="CN" style:font-name-complex="Lucida Sans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Liberation Serif" fo:font-size="12pt" fo:language="en" fo:country="IN" style:letter-kerning="true" style:font-name-asian="NSimSun"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ing_20_1" style:display-name="Heading 1" style:family="paragraph" style:parent-style-name="Heading" style:next-style-name="Text_20_body" style:default-outline-level="1" style:list-style-name="" style:class="chapter">
      <style:paragraph-properties fo:margin-top="0.423cm" fo:margin-bottom="0.212cm" style:contextual-spacing="false"/>
      <style:text-properties style:font-name="Liberation Serif" fo:font-family="'Liberation Serif'" style:font-family-generic="roman" style:font-pitch="variable" fo:font-size="24pt" fo:font-weight="bold" style:font-name-asian="NSimSun" style:font-family-asian="NSimSun" style:font-family-generic-asian="system" style:font-pitch-asian="variable" style:font-size-asian="24pt" style:font-weight-asian="bold" style:font-name-complex="Lucida Sans1" style:font-family-complex="'Lucid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list-style-name="" style:class="chapter">
      <style:paragraph-properties fo:margin-top="0.353cm" fo:margin-bottom="0.212cm" style:contextual-spacing="false"/>
      <style:text-properties style:font-name="Liberation Serif" fo:font-family="'Liberation Serif'" style:font-family-generic="roman" style:font-pitch="variable" fo:font-size="18pt" fo:font-weight="bold" style:font-name-asian="NSimSun" style:font-family-asian="NSimSun" style:font-family-generic-asian="system" style:font-pitch-asian="variable" style:font-size-asian="18pt" style:font-weight-asian="bold" style:font-name-complex="Lucida Sans1" style:font-family-complex="'Lucida Sans'" style:font-family-generic-complex="system" style:font-pitch-complex="variable" style:font-size-complex="18pt" style:font-weight-complex="bold"/>
    </style:style>
    <style:style style:name="Horizontal_20_Line" style:display-name="Horizontal Line" style:family="paragraph" style:parent-style-name="Standard" style:next-style-name="Text_20_body" style:class="html">
      <style:paragraph-properties fo:margin-top="0cm" fo:margin-bottom="0.499cm" style:contextual-spacing="false" style:border-line-width-bottom="0.002cm 0.004cm 0.002cm" fo:padding="0cm" fo:border-left="none" fo:border-right="none" fo:border-top="none" fo:border-bottom="0.14pt double #808080" text:number-lines="false" text:line-number="0" style:join-border="false"/>
      <style:text-properties fo:font-size="6pt" style:font-size-asian="6pt" style:font-size-complex="6pt"/>
    </style:style>
    <style:style style:name="Heading_20_3" style:display-name="Heading 3" style:family="paragraph" style:parent-style-name="Heading" style:next-style-name="Text_20_body" style:default-outline-level="3" style:list-style-name="" style:class="chapter">
      <style:paragraph-properties fo:margin-top="0.247cm" fo:margin-bottom="0.212cm" style:contextual-spacing="false"/>
      <style:text-properties style:font-name="Liberation Serif" fo:font-family="'Liberation Serif'" style:font-family-generic="roman" style:font-pitch="variable" fo:font-size="14pt" fo:font-weight="bold" style:font-name-asian="NSimSun" style:font-family-asian="NSimSun" style:font-family-generic-asian="system" style:font-pitch-asian="variable" style:font-size-asian="14pt" style:font-weight-asian="bold" style:font-name-complex="Lucida Sans1" style:font-family-complex="'Lucida Sans'" style:font-family-generic-complex="system" style:font-pitch-complex="variable" style:font-size-complex="14pt" style:font-weight-complex="bold"/>
    </style:style>
    <style:style style:name="Index_20_Heading" style:display-name="Index Heading" style:family="paragraph" style:parent-style-name="Heading" style:class="index">
      <style:paragraph-properties fo:margin-lef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Index_20_Heading" style:class="index">
      <style:paragraph-properties fo:margin-lef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text-indent="0cm" style:auto-text-indent="false">
        <style:tab-stops>
          <style:tab-stop style:position="16.501cm" style:type="right" style:leader-style="dotted" style:leader-text="."/>
        </style:tab-stops>
      </style:paragraph-properties>
    </style:style>
    <style:style style:name="Contents_20_3" style:display-name="Contents 3" style:family="paragraph" style:parent-style-name="Index" style:class="index">
      <style:paragraph-properties fo:margin-left="1cm" fo:text-indent="0cm" style:auto-text-indent="false">
        <style:tab-stops>
          <style:tab-stop style:position="16cm" style:type="right" style:leader-style="dotted" style:leader-text="."/>
        </style:tab-stops>
      </style:paragraph-properties>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Internet_20_link" style:display-name="Internet link" style:family="text">
      <style:text-properties fo:color="#000080" loext:opacity="100%" style:text-underline-style="solid" style:text-underline-width="auto" style:text-underline-color="font-color"/>
    </style:style>
    <style:style style:name="Index_20_Link" style:display-name="Index Link" style:family="text"/>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6-07-08T11:04:38.134050400</meta:creation-date>
    <dc:date>2026-07-08T13:45:32.413475600</dc:date>
    <meta:editing-duration>PT2H30M37S</meta:editing-duration>
    <meta:editing-cycles>1</meta:editing-cycles>
    <meta:document-statistic meta:table-count="0" meta:image-count="0" meta:object-count="0" meta:page-count="8" meta:paragraph-count="239" meta:word-count="1537" meta:character-count="10698" meta:non-whitespace-character-count="9521"/>
    <meta:generator>LibreOffice/26.2.4.2$Windows_X86_64 LibreOffice_project/0229ac93fcf0d7cbc6376066c6f35021cef002dc</meta:generator>
  </office:meta>
</office:document-meta>
</file>